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章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第" style:num-suffix="節" style:num-format="一, 十, 一百(繁), ...">
        <style:list-level-properties text:space-before="0.5833in" text:min-label-width="0.5833in" text:list-level-position-and-space-mode="label-alignment">
          <style:list-level-label-alignment text:label-followed-by="listtab" fo:margin-left="1.1666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style:num-prefix="第" style:num-suffix="章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150%"/>
      <style:text-properties style:font-name="Times New Roman" style:font-name-asian="標楷體" fo:font-size="18pt" style:font-size-asian="18pt" style:font-size-complex="18pt"/>
    </style:style>
    <style:style style:name="P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8" style:parent-style-name="內文" style:family="paragraph">
      <style:paragraph-properties fo:widows="2" fo:orphans="2" fo:text-align="center" fo:line-height="150%"/>
      <style:text-properties style:font-name="Times New Roman" style:font-name-asian="標楷體"/>
    </style:style>
    <style:style style:name="P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2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2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2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23" style:parent-style-name="內文" style:master-page-name="MP1" style:family="paragraph">
      <style:paragraph-properties fo:widows="2" fo:orphans="2" fo:break-before="page" fo:text-align="center" fo:line-height="150%"/>
      <style:text-properties style:font-name="Times New Roman" style:font-name-asian="標楷體" fo:font-size="18pt" style:font-size-asian="18pt" style:font-size-complex="18pt"/>
    </style:style>
    <style:style style:name="P2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2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2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2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2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30" style:parent-style-name="內文" style:family="paragraph">
      <style:paragraph-properties fo:widows="2" fo:orphans="2" fo:text-align="center" fo:line-height="150%"/>
      <style:text-properties style:font-name="Times New Roman" style:font-name-asian="標楷體"/>
    </style:style>
    <style:style style:name="P3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3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5" style:parent-style-name="內文" style:master-page-name="MP2" style:family="paragraph">
      <style:paragraph-properties fo:widows="2" fo:orphans="2" fo:break-before="page" fo:text-align="center" fo:line-height="150%"/>
      <style:text-properties style:font-name="Times New Roman" style:font-name-asian="標楷體" fo:font-size="18pt" style:font-size-asian="18pt" style:font-size-complex="18pt"/>
    </style:style>
    <style:style style:name="P4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4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5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5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5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5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54" style:parent-style-name="內文" style:family="paragraph">
      <style:paragraph-properties fo:widows="2" fo:orphans="2" fo:text-align="center" fo:line-height="150%"/>
    </style:style>
    <style:style style:name="T55" style:parent-style-name="預設段落字型" style:family="text">
      <style:text-properties style:font-name="Times New Roman" style:font-name-asian="標楷體"/>
    </style:style>
    <style:style style:name="P56" style:parent-style-name="內文" style:family="paragraph">
      <style:paragraph-properties fo:text-align="center"/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P58" style:parent-style-name="內文" style:family="paragraph">
      <style:paragraph-properties fo:text-align="center"/>
      <style:text-properties style:font-name="Times New Roman" style:font-name-asian="標楷體"/>
    </style:style>
    <style:style style:name="P5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6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7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71" style:parent-style-name="內文" style:master-page-name="MP3" style:family="paragraph">
      <style:paragraph-properties fo:widows="2" fo:orphans="2" fo:break-before="page" fo:text-align="center" fo:line-height="150%"/>
      <style:text-properties style:font-name="Times New Roman" style:font-name-asian="標楷體" fo:font-size="18pt" style:font-size-asian="18pt" style:font-size-complex="18pt"/>
    </style:style>
    <style:style style:name="P7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7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7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7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7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7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7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8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81" style:parent-style-name="內文" style:family="paragraph">
      <style:paragraph-properties fo:widows="2" fo:orphans="2" fo:text-align="center" fo:line-height="150%"/>
      <style:text-properties style:font-name="Times New Roman" style:font-name-asian="標楷體"/>
    </style:style>
    <style:style style:name="P8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8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9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9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9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93" style:parent-style-name="內文" style:master-page-name="MP4" style:family="paragraph">
      <style:paragraph-properties fo:widows="2" fo:orphans="2" fo:break-before="page" fo:text-align="center" fo:line-height="150%"/>
      <style:text-properties style:font-name="Times New Roman" style:font-name-asian="標楷體" fo:font-size="18pt" style:font-size-asian="18pt" style:font-size-complex="18pt"/>
    </style:style>
    <style:style style:name="P9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9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9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9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9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10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4pt" style:font-size-asian="14pt" style:font-size-complex="14pt"/>
    </style:style>
    <style:style style:name="P10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10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6pt" style:font-size-asian="16pt" style:font-size-complex="16pt"/>
    </style:style>
    <style:style style:name="P103" style:parent-style-name="內文" style:family="paragraph">
      <style:paragraph-properties fo:widows="2" fo:orphans="2" fo:text-align="center" fo:line-height="150%"/>
      <style:text-properties style:font-name="Times New Roman" style:font-name-asian="標楷體"/>
    </style:style>
    <style:style style:name="P10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05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06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07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08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09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10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11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12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13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P114" style:parent-style-name="內文" style:family="paragraph">
      <style:paragraph-properties fo:widows="2" fo:orphans="2" fo:text-align="center" fo:line-height="150%"/>
      <style:text-properties style:font-name="Times New Roman" style:font-name-asian="標楷體" fo:font-size="18pt" style:font-size-asian="18pt" style:font-size-complex="18pt"/>
    </style:style>
    <style:style style:name="TableColumn116" style:family="table-column">
      <style:table-column-properties style:column-width="1.1812in"/>
    </style:style>
    <style:style style:name="Table115" style:family="table" style:master-page-name="MP5">
      <style:table-properties style:width="1.1812in" fo:margin-left="0in" table:align="center"/>
    </style:style>
    <style:style style:name="TableRow117" style:family="table-row">
      <style:table-row-properties style:min-row-height="1.7645in" fo:keep-together="always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break-before="page" fo:text-align="start" fo:line-height="0.2777in" fo:margin-left="0.0784in" fo:margin-right="0.0784in" style:page-number="1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1" style:parent-style-name="內文" style:family="paragraph">
      <style:paragraph-properties fo:text-align="start" fo:line-height="0.2777in" fo:margin-left="0.0784in" fo:margin-right="0.078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122" style:family="table-row">
      <style:table-row-properties style:min-row-height="0.9812in" fo:keep-together="always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125" style:family="table-row">
      <style:table-row-properties style:min-row-height="4.1263in" fo:keep-together="always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128" style:family="table-row">
      <style:table-row-properties style:min-row-height="1.1694in" fo:keep-together="always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131" style:family="table-row">
      <style:table-row-properties style:min-row-height="0.8736in" fo:keep-together="always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134" style:family="table-row">
      <style:table-row-properties style:min-row-height="0.777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143" style:parent-style-name="內文" style:family="paragraph">
      <style:paragraph-properties fo:text-align="center"/>
      <style:text-properties style:font-name="Times New Roman" style:font-name-asian="標楷體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國立臺灣師範大學科技與工程學院工業教育學系</text:p>
      <text:p text:style-name="P3">博士論文（計畫）</text:p>
      <text:p text:style-name="P4">Department of Industrial Education</text:p>
      <text:p text:style-name="P5">College of Technology and Engineering</text:p>
      <text:p text:style-name="P6">National Taiwan Normal University</text:p>
      <text:p text:style-name="P7">Doctoral Dissertation<text:s/>(Proposal)</text:p>
      <text:p text:style-name="P8"/>
      <text:p text:style-name="P9">（論文中文題目）</text:p>
      <text:p text:style-name="P10">（論文英文題目）</text:p>
      <text:p text:style-name="P11"/>
      <text:p text:style-name="P12"/>
      <text:p text:style-name="P13"/>
      <text:p text:style-name="P14"/>
      <text:p text:style-name="P15">陳婷婷（撰寫者中文名字）</text:p>
      <text:p text:style-name="P16">Chen,<text:s/>Ting-Ting（撰寫者英文姓名）</text:p>
      <text:p text:style-name="P17"/>
      <text:p text:style-name="P18">指導教授：王呈呈　博士</text:p>
      <text:p text:style-name="P19">Advisor: Wang,<text:s/>Cheng-Cheng, Ph.D.</text:p>
      <text:p text:style-name="P20"/>
      <text:p text:style-name="P21">中華民國115年9月</text:p>
      <text:p text:style-name="P22">September<text:s/>2026</text:p>
      <text:soft-page-break/>
      <text:p text:style-name="P23">國立臺灣師範大學科技與工程學院工業教育學系</text:p>
      <text:p text:style-name="P25">碩士論文（計畫）</text:p>
      <text:p text:style-name="P26">Department of Industrial Education</text:p>
      <text:p text:style-name="P27">College of Technology and Engineering</text:p>
      <text:p text:style-name="P28">National Taiwan Normal University</text:p>
      <text:p text:style-name="P29">Master’s Thesis (Proposal)</text:p>
      <text:p text:style-name="P30"/>
      <text:p text:style-name="P31">（論文中文題目）</text:p>
      <text:p text:style-name="P32">（論文英文題目）</text:p>
      <text:p text:style-name="P33"/>
      <text:p text:style-name="P34"/>
      <text:p text:style-name="P35"/>
      <text:p text:style-name="P36"/>
      <text:p text:style-name="P37">陳婷婷（撰寫者中文名字）</text:p>
      <text:p text:style-name="P38">Chen,<text:s/>Ting-Ting（撰寫者英文姓名）</text:p>
      <text:p text:style-name="P39"/>
      <text:p text:style-name="P40">指導教授：王呈呈　博士</text:p>
      <text:p text:style-name="P41">Advisor: Wang,<text:s/>Cheng-Cheng, Ph.D.</text:p>
      <text:p text:style-name="P42"/>
      <text:p text:style-name="P43">中華民國115年9月</text:p>
      <text:p text:style-name="P44">September<text:s/>2026</text:p>
      <text:soft-page-break/>
      <text:p text:style-name="P45">國立臺灣師範大學科技與工程學院工業教育學系</text:p>
      <text:p text:style-name="P47">科技應用管理碩士在職專班</text:p>
      <text:p text:style-name="P48">碩士論文（計畫）</text:p>
      <text:p text:style-name="P49">Continuing Education<text:s/>Master’s<text:s/>Program of Technological Management</text:p>
      <text:p text:style-name="P50">Department of Industrial Education</text:p>
      <text:p text:style-name="P51">College of Technology and Engineering</text:p>
      <text:p text:style-name="P52">National Taiwan Normal University</text:p>
      <text:p text:style-name="P53">Master’s Thesis (Proposal)</text:p>
      <text:p text:style-name="P54"><text:span text:style-name="T55"><draw:custom-shape svg:x="0.24375in" svg:y="7.47847in" svg:width="1.04167in" svg:height="0.36458in" draw:z-index="251750400" draw:id="id0" draw:style-name="a0" draw:name="語音泡泡: 矩形 62" text:anchor-type="paragraph"><svg:title/><svg:desc/><text:p text:style-name="P56">大小18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9412 -386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57"><draw:custom-shape svg:x="5.10833in" svg:y="8.71806in" svg:width="1.04167in" svg:height="0.36458in" draw:z-index="251751424" draw:id="id1" draw:style-name="a1" draw:name="語音泡泡: 矩形 63" text:anchor-type="paragraph"><svg:title/><svg:desc/><text:p text:style-name="P58">大小18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8820 1566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59">（論文中文題目）</text:p>
      <text:p text:style-name="P60">（論文英文題目）</text:p>
      <text:p text:style-name="P61"/>
      <text:p text:style-name="P62"/>
      <text:p text:style-name="P63">陳婷婷（撰寫者中文名字）</text:p>
      <text:p text:style-name="P64">Chen,<text:s/>Ting-Ting（撰寫者英文姓名）</text:p>
      <text:p text:style-name="P65"/>
      <text:p text:style-name="P66">指導教授：王呈呈　博士</text:p>
      <text:p text:style-name="P67">Advisor: Wang,<text:s/>Cheng-Cheng, Ph.D.</text:p>
      <text:p text:style-name="P68"/>
      <text:p text:style-name="P69">中華民國115年9月</text:p>
      <text:p text:style-name="P70">September<text:s/>2026</text:p>
      <text:soft-page-break/>
      <text:p text:style-name="P71">國立臺灣師範大學科技與工程學院工業教育學系</text:p>
      <text:p text:style-name="P73">技職教育行政碩士在職專班</text:p>
      <text:p text:style-name="P74">碩士論文（計畫）</text:p>
      <text:p text:style-name="P75">Continuing Education<text:s/>Master’s<text:s/>Program</text:p>
      <text:p text:style-name="P76">of<text:s/>Administration in<text:s/>Technological<text:s/>and Vocational Education</text:p>
      <text:p text:style-name="P77">Department of Industrial Education</text:p>
      <text:p text:style-name="P78">College of Technology and Engineering</text:p>
      <text:p text:style-name="P79">National Taiwan Normal University</text:p>
      <text:p text:style-name="P80">Master’s Thesis (Proposal)</text:p>
      <text:p text:style-name="P81"/>
      <text:p text:style-name="P82">（論文中文題目）</text:p>
      <text:p text:style-name="P83">（論文英文題目）</text:p>
      <text:p text:style-name="P84"/>
      <text:p text:style-name="P85">陳婷婷（撰寫者中文名字）</text:p>
      <text:p text:style-name="P86">Chen,<text:s/>Ting-Ting（撰寫者英文姓名）</text:p>
      <text:p text:style-name="P87"/>
      <text:p text:style-name="P88">指導教授：王呈呈　博士</text:p>
      <text:p text:style-name="P89">Advisor: Wang,<text:s/>Cheng-Cheng, Ph.D.</text:p>
      <text:p text:style-name="P90"/>
      <text:p text:style-name="P91">中華民國115年9月</text:p>
      <text:p text:style-name="P92">September<text:s/>2026</text:p>
      <text:soft-page-break/>
      <text:p text:style-name="P93">國立臺灣師範大學科技與工程學院工業教育學系</text:p>
      <text:p text:style-name="P95">技職教育數位碩士在職專班</text:p>
      <text:p text:style-name="P96">碩士論文（計畫）</text:p>
      <text:p text:style-name="P97">Online<text:s/>Continuing Education<text:s/>Master’s<text:s/>Program</text:p>
      <text:p text:style-name="P98">of Technological and Vocational Education</text:p>
      <text:p text:style-name="P99">Department of Industrial Education</text:p>
      <text:p text:style-name="P100">College of Technology and Engineering</text:p>
      <text:p text:style-name="P101">National Taiwan Normal University</text:p>
      <text:p text:style-name="P102">Master’s Thesis (Proposal)</text:p>
      <text:p text:style-name="P103"/>
      <text:p text:style-name="P104">（論文中文題目）</text:p>
      <text:p text:style-name="P105">（論文英文題目）</text:p>
      <text:p text:style-name="P106"/>
      <text:p text:style-name="P107">陳婷婷（撰寫者中文名字）</text:p>
      <text:p text:style-name="P108">Chen,<text:s/>Ting-Ting（撰寫者英文姓名）</text:p>
      <text:p text:style-name="P109"/>
      <text:p text:style-name="P110">指導教授：王呈呈　博士</text:p>
      <text:p text:style-name="P111">Advisor: Wang,<text:s/>Cheng-Cheng, Ph.D.</text:p>
      <text:p text:style-name="P112"/>
      <text:p text:style-name="P113">中華民國115年9月</text:p>
      <text:p text:style-name="P114">September<text:s/>2026</text:p>
      <table:table table:style-name="Table115">
        <table:table-columns>
          <table:table-column table:style-name="TableColumn116"/>
        </table:table-columns>
        <table:table-row table:style-name="TableRow117">
          <table:table-cell table:style-name="TableCell118">
            <text:soft-page-break/>
            <text:p text:style-name="P119">國立臺灣師範大學</text:p>
            <text:p text:style-name="P121">工業教育學系</text:p>
          </table:table-cell>
        </table:table-row>
        <table:table-row table:style-name="TableRow122">
          <table:table-cell table:style-name="TableCell123">
            <text:p text:style-name="P124">○士論文</text:p>
          </table:table-cell>
        </table:table-row>
        <table:table-row table:style-name="TableRow125">
          <table:table-cell table:style-name="TableCell126">
            <text:p text:style-name="P127">（論文中文題目）</text:p>
          </table:table-cell>
        </table:table-row>
        <table:table-row table:style-name="TableRow128">
          <table:table-cell table:style-name="TableCell129">
            <text:p text:style-name="P130">○○○　撰</text:p>
          </table:table-cell>
        </table:table-row>
        <table:table-row table:style-name="TableRow131"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116</text:p>
            <text:p text:style-name="P137">1</text:p>
          </table:table-cell>
        </table:table-row>
      </table:table>
      <text:p text:style-name="內文"><text:span text:style-name="T138"><draw:custom-shape svg:x="3.93125in" svg:y="-3.08056in" svg:width="2.11458in" svg:height="0.48958in" draw:z-index="251798528" draw:id="id2" draw:style-name="a2" draw:name="語音泡泡: 矩形 223" text:anchor-type="paragraph"><svg:title/><svg:desc/><text:p text:style-name="P139"><text:span text:style-name="T140">○○○為</text:span><text:span text:style-name="T141">研究生姓名</text:span>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056 3670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42"><draw:custom-shape svg:x="4.13056in" svg:y="-9.20556in" svg:width="2.11458in" svg:height="0.48958in" draw:z-index="251705344" draw:id="id3" draw:style-name="a3" draw:name="語音泡泡: 矩形 32" text:anchor-type="paragraph"><svg:title/><svg:desc/><text:p text:style-name="P143">印製時線條都不顯示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056 3670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章標題" style:display-name="章標題" style:family="paragraph" style:parent-style-name="清單段落" style:default-outline-level="1">
      <style:paragraph-properties fo:text-align="center" fo:margin-top="0.25in" fo:margin-bottom="0.25in" fo:line-height="150%" fo:margin-left="0in">
        <style:tab-stops/>
      </style:paragraph-properties>
      <style:text-properties style:font-name="Times New Roman" style:font-name-asian="標楷體" fo:font-weight="bold" style:font-weight-asian="bold" style:font-weight-complex="bold" fo:font-size="18pt" style:font-size-asian="18pt" style:font-size-complex="18pt" fo:hyphenate="false"/>
    </style:style>
    <style:style style:name="節標題" style:display-name="節標題" style:family="paragraph" style:parent-style-name="清單段落" style:default-outline-level="2">
      <style:paragraph-properties fo:text-align="center" fo:margin-top="0.25in" fo:margin-bottom="0.25in" fo:line-height="150%" fo:margin-left="0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fo:font-weight="normal" style:font-weight-asian="normal" style:font-weight-complex="normal" fo:color="#365F91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目錄2" style:display-name="目錄 2" style:family="paragraph" style:parent-style-name="內文" style:next-style-name="內文" style:auto-update="true">
      <style:paragraph-properties fo:line-height="150%" fo:margin-left="1.0826in" fo:text-indent="-0.7493in">
        <style:tab-stops>
          <style:tab-stop style:type="right" style:leader-style="dotted" style:leader-text="." style:position="4.6784in"/>
        </style:tab-stops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清單段落字元" style:display-name="清單段落 字元" style:family="text" style:parent-style-name="預設段落字型"/>
    <style:style style:name="章標題字元" style:display-name="章標題 字元" style:family="text" style:parent-style-name="清單段落字元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節標題字元" style:display-name="節標題 字元" style:family="text" style:parent-style-name="清單段落字元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prefix="第" style:num-suffix="章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outline-level-style>
      <text:outline-level-style text:level="2" style:num-prefix="第" style:num-suffix="節" style:num-format="一, 十, 一百(繁), ...">
        <style:list-level-properties text:space-before="0.5833in" text:min-label-width="0.5833in" text:list-level-position-and-space-mode="label-alignment">
          <style:list-level-label-alignment text:label-followed-by="listtab" fo:margin-left="1.1666in" fo:text-indent="-0.5833in"/>
        </style:list-level-properties>
      </text:outline-level-style>
    </text:outline-style>
    <style:style style:name="WW_CharLFO2LVL1" style:family="text">
      <style:text-properties fo:font-weight="bold" style:font-weight-asian="bold" fo:font-size="16pt" style:font-size-asian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章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第" style:num-suffix="節" style:num-format="一, 十, 一百(繁), ...">
        <style:list-level-properties text:space-before="0.5833in" text:min-label-width="0.5833in" text:list-level-position-and-space-mode="label-alignment">
          <style:list-level-label-alignment text:label-followed-by="listtab" fo:margin-left="1.1666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style:num-prefix="第" style:num-suffix="章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  <style:text-properties style:font-name="Times New Roman" style:font-name-asian="標楷體"/>
    </style:style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24" style:parent-style-name="頁尾" style:family="paragraph">
      <style:paragraph-properties fo:text-align="center"/>
      <style:text-properties style:font-name="Times New Roman" style:font-name-asian="標楷體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46" style:parent-style-name="頁尾" style:family="paragraph">
      <style:paragraph-properties fo:text-align="center"/>
      <style:text-properties style:font-name="Times New Roman" style:font-name-asian="標楷體"/>
    </style:style>
    <style:page-layout style:name="PL3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72" style:parent-style-name="頁尾" style:family="paragraph">
      <style:paragraph-properties fo:text-align="center"/>
      <style:text-properties style:font-name="Times New Roman" style:font-name-asian="標楷體"/>
    </style:style>
    <style:page-layout style:name="PL4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94" style:parent-style-name="頁尾" style:family="paragraph">
      <style:paragraph-properties fo:text-align="center"/>
      <style:text-properties style:font-name="Times New Roman" style:font-name-asian="標楷體"/>
    </style:style>
    <style:page-layout style:name="PL5">
      <style:page-layout-properties fo:page-width="8.268in" fo:page-height="11.693in" style:print-orientation="portrait" fo:margin-top="0.5909in" fo:margin-left="0.7875in" fo:margin-bottom="0.5902in" fo:margin-right="0.7875in" style:num-format="i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P120" style:parent-style-name="頁尾" style:family="paragraph">
      <style:paragraph-properties fo:text-align="center"/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24"/>
      </style:footer>
    </style:master-page>
    <style:master-page style:name="MP2" style:page-layout-name="PL2">
      <style:footer>
        <text:p text:style-name="P46"/>
      </style:footer>
    </style:master-page>
    <style:master-page style:name="MP3" style:page-layout-name="PL3">
      <style:footer>
        <text:p text:style-name="P72"/>
      </style:footer>
    </style:master-page>
    <style:master-page style:name="MP4" style:page-layout-name="PL4">
      <style:footer>
        <text:p text:style-name="P94"/>
      </style:footer>
    </style:master-page>
    <style:master-page style:name="MP5" style:page-layout-name="PL5">
      <style:footer>
        <text:p text:style-name="P12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5T08:38:00Z</meta:creation-date>
    <dc:date>2026-08-25T08:38:00Z</dc:date>
    <meta:print-date>2026-08-18T07:16:00Z</meta:print-date>
    <meta:template xlink:href="Normal" xlink:type="simple"/>
    <meta:editing-cycles>2</meta:editing-cycles>
    <meta:editing-duration>PT0S</meta:editing-duration>
    <meta:document-statistic meta:page-count="6" meta:paragraph-count="3" meta:word-count="274" meta:character-count="1839" meta:row-count="13" meta:non-whitespace-character-count="1568"/>
  </office:meta>
</office:document-meta>
</file>